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Normal_32_2_32_3" style:data-style-name="N4">
      <style:table-cell-properties style:vertical-align="automatic" fo:background-color="transparent" style:cell-protect="protected"/>
      <style:text-properties fo:font-size="12pt" style:font-size-asian="12pt" style:font-size-complex="12pt"/>
    </style:style>
    <style:style style:name="ce2" style:family="table-cell" style:parent-style-name="Normal_32_2_32_3" style:data-style-name="N4">
      <style:table-cell-properties fo:border-top="2pt solid #000000" fo:border-bottom="2pt solid #000000" fo:border-left="2pt solid #000000" fo:border-right="none" style:vertical-align="middle" fo:background-color="#3FD9E9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3" style:family="table-cell" style:parent-style-name="Normal_32_2_32_3" style:data-style-name="N4">
      <style:table-cell-properties fo:border-top="2pt solid #000000" fo:border-bottom="2pt solid #000000" fo:border-left="none" fo:border-right="none" style:vertical-align="middle" fo:background-color="#3FD9E9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4" style:family="table-cell" style:parent-style-name="Normal_32_2_32_3" style:data-style-name="N4">
      <style:table-cell-properties fo:border-top="2pt solid #000000" fo:border-bottom="2pt solid #000000" fo:border-left="none" fo:border-right="2pt solid #000000" style:vertical-align="middle" fo:background-color="#3FD9E9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e5" style:family="table-cell" style:parent-style-name="Normal_32_2_32_3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24pt" style:font-size-asian="24pt" style:font-size-complex="24pt"/>
    </style:style>
    <style:style style:name="ce6" style:family="table-cell" style:parent-style-name="Normal_32_2_32_3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2_32_3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_32_3" style:data-style-name="N4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Normal_32_2_32_3" style:data-style-name="N4">
      <style:table-cell-properties fo:border="thin solid #000000" style:vertical-align="middle" fo:wrap-option="wrap" fo:background-color="#D9D9D9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Normal_32_2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Normal_32_2_32_3" style:data-style-name="N4">
      <style:table-cell-properties fo:border="thin solid #000000" style:vertical-align="middle" fo:background-color="transparent" style:cell-protect="protected"/>
    </style:style>
    <style:style style:name="ce12" style:family="table-cell" style:parent-style-name="Normal_32_2_32_3" style:data-style-name="N4">
      <style:table-cell-properties fo:border="thin solid #000000" style:vertical-align="middle" fo:background-color="#D9D9D9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32_2_32_3" style:data-style-name="N4">
      <style:table-cell-properties fo:border="thin solid #000000" style:vertical-align="middle" fo:background-color="#D9D9D9" style:cell-protect="protected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Normal_32_2_32_3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2_32_3" style:data-style-name="N4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</style:style>
    <style:style style:name="ce16" style:family="table-cell" style:parent-style-name="Normal_32_2_32_3" style:data-style-name="N4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Normal_32_4" style:data-style-name="N0">
      <style:table-cell-properties style:vertical-align="automatic" fo:background-color="transparent" style:cell-protect="protected"/>
      <style:text-properties style:font-name="Calibri" style:font-name-asian="Calibri" style:font-name-complex="Calibri" fo:font-size="10pt" style:font-size-asian="10pt" style:font-size-complex="10pt"/>
    </style:style>
    <style:style style:name="ce18" style:family="table-cell" style:parent-style-name="Normal_32_4" style:data-style-name="N4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9" style:family="table-cell" style:parent-style-name="Normal_32_2_32_3" style:data-style-name="N4">
      <style:table-cell-properties fo:border="2pt solid #000000" style:vertical-align="middle" fo:background-color="#3FD9E9" style:cell-protect="protected" style:repeat-content="false"/>
      <style:paragraph-properties fo:text-align="center"/>
      <style:text-properties fo:color="#000000"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08479166666667cm"/>
    </style:style>
    <style:style style:name="co3" style:family="table-column">
      <style:table-column-properties fo:break-before="auto" style:column-width="9.47208333333333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47.2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22.7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52.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sup__redu__APROSU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table:style-name="ce1">
            <draw:frame draw:z-index="1" draw:id="id0" draw:style-name="a0" draw:name="Imagen 2" svg:x="0.21354in" svg:y="0.13589in" svg:width="1.46354in" svg:height="1.1010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4" table:style-name="ro1">
          <table:table-cell table:number-columns-repeated="16384"/>
        </table:table-row>
        <table:table-row table:style-name="ro2">
          <table:table-cell/>
          <table:table-cell table:number-columns-repeated="16383" table:style-name="ce1"/>
        </table:table-row>
        <table:table-row table:style-name="ro3">
          <table:table-cell/>
          <table:table-cell office:value-type="string" table:number-columns-spanned="3" table:number-rows-spanned="1" table:style-name="ce19">
            <text:p>PRESUPUESTO AÑO 2026</text:p>
          </table:table-cell>
          <table:covered-table-cell table:number-columns-repeated="2"/>
          <table:table-cell table:number-columns-repeated="16380"/>
        </table:table-row>
        <table:table-row table:number-rows-repeated="2" table:style-name="ro4">
          <table:table-cell/>
          <table:table-cell table:number-columns-repeated="3" table:style-name="ce5"/>
          <table:table-cell table:number-columns-repeated="16380"/>
        </table:table-row>
        <table:table-row table:style-name="ro5">
          <table:table-cell/>
          <table:table-cell office:value-type="string" table:number-columns-spanned="3" table:number-rows-spanned="1" table:style-name="ce6">
            <text:p>GASTOS</text:p>
          </table:table-cell>
          <table:covered-table-cell table:number-columns-repeated="2"/>
          <table:table-cell table:number-columns-repeated="16380"/>
        </table:table-row>
        <table:table-row table:style-name="ro6">
          <table:table-cell/>
          <table:table-cell table:number-columns-repeated="3" table:style-name="ce7"/>
          <table:table-cell table:number-columns-repeated="16380"/>
        </table:table-row>
        <table:table-row table:style-name="ro7">
          <table:table-cell/>
          <table:table-cell office:value-type="string" table:number-columns-spanned="2" table:number-rows-spanned="1" table:style-name="ce8">
            <text:p>CONCEPTO</text:p>
          </table:table-cell>
          <table:covered-table-cell/>
          <table:table-cell office:value-type="string" table:style-name="ce9">
            <text:p>EJECUTADO A<text:s/></text:p>
            <text:p>30 DE JUNIO DE 2026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1" table:style-name="ce10">
            <text:p>1</text:p>
          </table:table-cell>
          <table:table-cell office:value-type="string" table:style-name="ce11">
            <text:p>Gasto de personal</text:p>
          </table:table-cell>
          <table:table-cell office:value-type="float" office:value="1878274.52" table:formula="of:=+['https://aprosu.sharepoint.com/sites/msteams_c4badc-PresupuestoAnual/Documentos compartidos/Presupuesto Anual/APROSU/2026/F02.PE.02.02 Seguimiento presupuesto 2026.xlsx'#Seguimiento_Ppto__GENERAL.J23]" table:style-name="ce11">
            <text:p>1.878.274,52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2" table:style-name="ce10">
            <text:p>2</text:p>
          </table:table-cell>
          <table:table-cell office:value-type="string" table:style-name="ce11">
            <text:p>Alimentación</text:p>
          </table:table-cell>
          <table:table-cell office:value-type="float" office:value="217515.14000000007" table:formula="of:=+['https://aprosu.sharepoint.com/sites/msteams_c4badc-PresupuestoAnual/Documentos compartidos/Presupuesto Anual/APROSU/2026/F02.PE.02.02 Seguimiento presupuesto 2026.xlsx'#Seguimiento_Ppto__GENERAL.J18]" table:style-name="ce11">
            <text:p>217.515,14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3" table:style-name="ce10">
            <text:p>3</text:p>
          </table:table-cell>
          <table:table-cell office:value-type="string" table:style-name="ce11">
            <text:p>Transporte y desplazamientos</text:p>
          </table:table-cell>
          <table:table-cell office:value-type="float" office:value="56512.08" table:formula="of:=+['https://aprosu.sharepoint.com/sites/msteams_c4badc-PresupuestoAnual/Documentos compartidos/Presupuesto Anual/APROSU/2026/F02.PE.02.02 Seguimiento presupuesto 2026.xlsx'#Seguimiento_Ppto__GENERAL.J20]" table:style-name="ce11">
            <text:p>56.512,08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4" table:style-name="ce10">
            <text:p>4</text:p>
          </table:table-cell>
          <table:table-cell office:value-type="string" table:style-name="ce11">
            <text:p>Reparación y conservación</text:p>
          </table:table-cell>
          <table:table-cell office:value-type="float" office:value="45836.580000000024" table:formula="of:=+['https://aprosu.sharepoint.com/sites/msteams_c4badc-PresupuestoAnual/Documentos compartidos/Presupuesto Anual/APROSU/2026/F02.PE.02.02 Seguimiento presupuesto 2026.xlsx'#Seguimiento_Ppto__GENERAL.J35]" table:style-name="ce11">
            <text:p>45.836,58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5" table:style-name="ce10">
            <text:p>5</text:p>
          </table:table-cell>
          <table:table-cell office:value-type="string" table:style-name="ce11">
            <text:p>Suministros</text:p>
          </table:table-cell>
          <table:table-cell office:value-type="float" office:value="38158.010000000031" table:formula="of:=+['https://aprosu.sharepoint.com/sites/msteams_c4badc-PresupuestoAnual/Documentos compartidos/Presupuesto Anual/APROSU/2026/F02.PE.02.02 Seguimiento presupuesto 2026.xlsx'#Seguimiento_Ppto__GENERAL.J16]" table:style-name="ce11">
            <text:p>38.158,01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6" table:style-name="ce10">
            <text:p>6</text:p>
          </table:table-cell>
          <table:table-cell office:value-type="string" table:style-name="ce11">
            <text:p>Amortizaciones de inmovilizado</text:p>
          </table:table-cell>
          <table:table-cell office:value-type="float" office:value="84475.72" table:formula="of:=+['https://aprosu.sharepoint.com/sites/msteams_c4badc-PresupuestoAnual/Documentos compartidos/Presupuesto Anual/APROSU/2026/F02.PE.02.02 Seguimiento presupuesto 2026.xlsx'#Seguimiento_Ppto__GENERAL.J42]" table:style-name="ce11">
            <text:p>84.475,72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7" table:style-name="ce10">
            <text:p>7</text:p>
          </table:table-cell>
          <table:table-cell office:value-type="string" table:style-name="ce11">
            <text:p>Otros gastos</text:p>
          </table:table-cell>
          <table:table-cell office:value-type="float" office:value="248393.67000000007" table:formula="of:=+['https://aprosu.sharepoint.com/sites/msteams_c4badc-PresupuestoAnual/Documentos compartidos/Presupuesto Anual/APROSU/2026/F02.PE.02.02 Seguimiento presupuesto 2026.xlsx'#Seguimiento_Ppto__GENERAL.J46]-[Presup__redu__APROSU.D15]-[Presup__redu__APROSU.D16]-[Presup__redu__APROSU.D18]-[Presup__redu__APROSU.D17]-[Presup__redu__APROSU.D19]-[Presup__redu__APROSU.D20]" table:style-name="ce11">
            <text:p>248.393,67</text:p>
          </table:table-cell>
          <table:table-cell table:number-columns-repeated="16380"/>
        </table:table-row>
        <table:table-row table:style-name="ro9">
          <table: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office:value-type="float" office:value="2569165.7200000007" table:formula="of:=SUM([.D15:.D21])" table:style-name="ce13">
            <text:p>2.569.165,72</text:p>
          </table:table-cell>
          <table:table-cell table:number-columns-repeated="16380"/>
        </table:table-row>
        <table:table-row table:number-rows-repeated="2" table:style-name="ro1">
          <table:table-cell/>
          <table:table-cell table:style-name="ce14"/>
          <table:table-cell table:number-columns-repeated="16382" table:style-name="ce1"/>
        </table:table-row>
        <table:table-row table:style-name="ro10">
          <table:table-cell/>
          <table:table-cell table:number-columns-repeated="3" table:style-name="ce5"/>
          <table:table-cell table:number-columns-repeated="16380"/>
        </table:table-row>
        <table:table-row table:style-name="ro1">
          <table:table-cell/>
          <table:table-cell office:value-type="string" table:number-columns-spanned="3" table:number-rows-spanned="1" table:style-name="ce6">
            <text:p>INGRESOS</text:p>
          </table:table-cell>
          <table:covered-table-cell table:number-columns-repeated="2"/>
          <table:table-cell table:number-columns-repeated="16380"/>
        </table:table-row>
        <table:table-row table:style-name="ro1">
          <table:table-cell/>
          <table:table-cell table:number-columns-repeated="3" table:style-name="ce7"/>
          <table:table-cell table:number-columns-repeated="16380"/>
        </table:table-row>
        <table:table-row table:style-name="ro11">
          <table:table-cell/>
          <table:table-cell office:value-type="string" table:number-columns-spanned="2" table:number-rows-spanned="1" table:style-name="ce8">
            <text:p>CONCEPTO</text:p>
          </table:table-cell>
          <table:covered-table-cell/>
          <table:table-cell office:value-type="string" table:style-name="ce9">
            <text:p>EJECUTADO A<text:s/></text:p>
            <text:p>30 DE JUNIO DE 2026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1" table:style-name="ce10">
            <text:p>1</text:p>
          </table:table-cell>
          <table:table-cell office:value-type="string" table:style-name="ce15">
            <text:p>Ingresos de la entidad por la actividad propia</text:p>
          </table:table-cell>
          <table:table-cell office:value-type="float" office:value="322765.56" table:formula="of:=+['https://aprosu.sharepoint.com/sites/msteams_c4badc-PresupuestoAnual/Documentos compartidos/Presupuesto Anual/APROSU/2026/F02.PE.02.02 Seguimiento presupuesto 2026.xlsx'#Seguimiento_Ppto__GENERAL.J65]" table:style-name="ce11">
            <text:p>322.765,56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2" table:style-name="ce10">
            <text:p>2</text:p>
          </table:table-cell>
          <table:table-cell office:value-type="string" table:style-name="ce15">
            <text:p>Ingresos por Convenio Dependencia IAS</text:p>
          </table:table-cell>
          <table:table-cell office:value-type="float" office:value="2066274.5999999994" table:formula="of:=+['https://aprosu.sharepoint.com/sites/msteams_c4badc-PresupuestoAnual/Documentos compartidos/Presupuesto Anual/APROSU/2026/F02.PE.02.02 Seguimiento presupuesto 2026.xlsx'#Seguimiento_Ppto__GENERAL.J76]" table:style-name="ce11">
            <text:p>2.066.274,60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3" table:style-name="ce10">
            <text:p>3</text:p>
          </table:table-cell>
          <table:table-cell office:value-type="string" table:style-name="ce11">
            <text:p>Ingresos por subvenciones</text:p>
          </table:table-cell>
          <table:table-cell office:value-type="float" office:value="155663.76" table:formula="of:=+['https://aprosu.sharepoint.com/sites/msteams_c4badc-PresupuestoAnual/Documentos compartidos/Presupuesto Anual/APROSU/2026/F02.PE.02.02 Seguimiento presupuesto 2026.xlsx'#Seguimiento_Ppto__GENERAL.J79]" table:style-name="ce11">
            <text:p>155.663,76</text:p>
          </table:table-cell>
          <table:table-cell table:number-columns-repeated="16380"/>
        </table:table-row>
        <table:table-row table:style-name="ro8">
          <table:table-cell/>
          <table:table-cell office:value-type="float" office:value="4" table:style-name="ce10">
            <text:p>4</text:p>
          </table:table-cell>
          <table:table-cell office:value-type="string" table:style-name="ce11">
            <text:p>Otros ingresos</text:p>
          </table:table-cell>
          <table:table-cell office:value-type="float" office:value="72273.87" table:formula="of:=+['https://aprosu.sharepoint.com/sites/msteams_c4badc-PresupuestoAnual/Documentos compartidos/Presupuesto Anual/APROSU/2026/F02.PE.02.02 Seguimiento presupuesto 2026.xlsx'#Seguimiento_Ppto__GENERAL.J84]+['https://aprosu.sharepoint.com/sites/msteams_c4badc-PresupuestoAnual/Documentos compartidos/Presupuesto Anual/APROSU/2026/F02.PE.02.02 Seguimiento presupuesto 2026.xlsx'#Seguimiento_Ppto__GENERAL.J85]+['https://aprosu.sharepoint.com/sites/msteams_c4badc-PresupuestoAnual/Documentos compartidos/Presupuesto Anual/APROSU/2026/F02.PE.02.02 Seguimiento presupuesto 2026.xlsx'#Seguimiento_Ppto__GENERAL.J86]+['https://aprosu.sharepoint.com/sites/msteams_c4badc-PresupuestoAnual/Documentos compartidos/Presupuesto Anual/APROSU/2026/F02.PE.02.02 Seguimiento presupuesto 2026.xlsx'#Seguimiento_Ppto__GENERAL.J87]+['https://aprosu.sharepoint.com/sites/msteams_c4badc-PresupuestoAnual/Documentos compartidos/Presupuesto Anual/APROSU/2026/F02.PE.02.02 Seguimiento presupuesto 2026.xlsx'#Seguimiento_Ppto__GENERAL.J88]+['https://aprosu.sharepoint.com/sites/msteams_c4badc-PresupuestoAnual/Documentos compartidos/Presupuesto Anual/APROSU/2026/F02.PE.02.02 Seguimiento presupuesto 2026.xlsx'#Seguimiento_Ppto__GENERAL.J89]+['https://aprosu.sharepoint.com/sites/msteams_c4badc-PresupuestoAnual/Documentos compartidos/Presupuesto Anual/APROSU/2026/F02.PE.02.02 Seguimiento presupuesto 2026.xlsx'#Seguimiento_Ppto__GENERAL.J90]+['https://aprosu.sharepoint.com/sites/msteams_c4badc-PresupuestoAnual/Documentos compartidos/Presupuesto Anual/APROSU/2026/F02.PE.02.02 Seguimiento presupuesto 2026.xlsx'#Seguimiento_Ppto__GENERAL.J91]" table:style-name="ce11">
            <text:p>72.273,87</text:p>
          </table:table-cell>
          <table:table-cell table:number-columns-repeated="16380"/>
        </table:table-row>
        <table:table-row table:style-name="ro9">
          <table:table-cell/>
          <table:table-cell office:value-type="string" table:number-columns-spanned="2" table:number-rows-spanned="1" table:style-name="ce12">
            <text:p>TOTAL</text:p>
          </table:table-cell>
          <table:covered-table-cell/>
          <table:table-cell office:value-type="float" office:value="2616977.7899999991" table:formula="of:=SUM([.D29:.D32])" table:style-name="ce13">
            <text:p>2.616.977,79</text:p>
          </table:table-cell>
          <table:table-cell table:number-columns-repeated="16380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/>
          <table:table-cell table:style-name="ce1"/>
          <table:table-cell office:value-type="string" table:style-name="ce16">
            <text:p>Las Palmas de Gran Canaria, a 20 de julio de 2026</text:p>
          </table:table-cell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12">
          <table:table-cell/>
          <table:table-cell table:number-columns-repeated="16383" table:style-name="ce1"/>
        </table:table-row>
        <table:table-row table:style-name="ro1">
          <table:table-cell/>
          <table:table-cell table:style-name="ce1"/>
          <table:table-cell table:style-name="ce17"/>
          <table:table-cell table:number-columns-repeated="16381" table:style-name="ce1"/>
        </table:table-row>
        <table:table-row table:number-rows-repeated="2" table:style-name="ro1">
          <table:table-cell/>
          <table:table-cell table:style-name="ce1"/>
          <table:table-cell table:style-name="ce18"/>
          <table:table-cell table:number-columns-repeated="16381" table:style-name="ce1"/>
        </table:table-row>
        <table:table-row table:style-name="ro1">
          <table:table-cell/>
          <table:table-cell table:style-name="ce1"/>
          <table:table-cell table:style-name="ce17"/>
          <table:table-cell table:number-columns-repeated="16381" table:style-name="ce1"/>
        </table:table-row>
        <table:table-row table:number-rows-repeated="2" table:style-name="ro1">
          <table:table-cell/>
          <table:table-cell table:style-name="ce1"/>
          <table:table-cell table:style-name="ce18"/>
          <table:table-cell table:number-columns-repeated="16381" table:style-name="ce1"/>
        </table:table-row>
        <table:table-row table:style-name="ro1">
          <table:table-cell/>
          <table:table-cell table:style-name="ce1"/>
          <table:table-cell table:style-name="ce17"/>
          <table:table-cell table:number-columns-repeated="16381" table:style-name="ce1"/>
        </table:table-row>
        <table:table-row table:style-name="ro1">
          <table:table-cell/>
          <table:table-cell table:style-name="ce1"/>
          <table:table-cell table:style-name="ce18"/>
          <table:table-cell table:number-columns-repeated="16381" table:style-name="ce1"/>
        </table:table-row>
        <table:table-row table:number-rows-repeated="1048530" table:style-name="ro1">
          <table:table-cell table:number-columns-repeated="16384"/>
        </table:table-row>
        <table:named-expressions>
          <table:named-range table:name="Print_Area" table:cell-range-address="Presup__redu__APROSU.$B$1:Presup__redu__APROSU.$D$36" table:base-cell-address="Presup__redu__APROSU.$A$1"/>
        </table:named-expressions>
      </table:table>
      <table:table table:name="'http://F02.PE.02.02%20Seguimiento%20presupuesto%202026.xlsx'#Seguimiento_Ppto__GENERAL" table:style-name="ta2">
        <table:table-source xlink:href="http://F02.PE.02.02%20Seguimiento%20presupuesto%202026.xlsx" table:table-name="Seguimiento_Ppto__GENERAL" table:mode="copy-results-only"/>
        <table:table-column/>
        <table:table-row table:number-rows-repeated="15">
          <table:table-cell table:number-columns-repeated="16384"/>
        </table:table-row>
        <table:table-row>
          <table:table-cell table:number-columns-repeated="9"/>
          <table:table-cell office:value-type="float" office:value="38158.010000000031"/>
          <table:table-cell table:number-columns-repeated="16374"/>
        </table:table-row>
        <table:table-row>
          <table:table-cell table:number-columns-repeated="16384"/>
        </table:table-row>
        <table:table-row>
          <table:table-cell table:number-columns-repeated="9"/>
          <table:table-cell office:value-type="float" office:value="217515.14000000007"/>
          <table:table-cell table:number-columns-repeated="16374"/>
        </table:table-row>
        <table:table-row>
          <table:table-cell table:number-columns-repeated="16384"/>
        </table:table-row>
        <table:table-row>
          <table:table-cell table:number-columns-repeated="9"/>
          <table:table-cell office:value-type="float" office:value="56512.08"/>
          <table:table-cell table:number-columns-repeated="16374"/>
        </table:table-row>
        <table:table-row table:number-rows-repeated="2">
          <table:table-cell table:number-columns-repeated="16384"/>
        </table:table-row>
        <table:table-row>
          <table:table-cell table:number-columns-repeated="9"/>
          <table:table-cell office:value-type="float" office:value="1878274.52"/>
          <table:table-cell table:number-columns-repeated="16374"/>
        </table:table-row>
        <table:table-row table:number-rows-repeated="11">
          <table:table-cell table:number-columns-repeated="16384"/>
        </table:table-row>
        <table:table-row>
          <table:table-cell table:number-columns-repeated="9"/>
          <table:table-cell office:value-type="float" office:value="45836.580000000024"/>
          <table:table-cell table:number-columns-repeated="16374"/>
        </table:table-row>
        <table:table-row table:number-rows-repeated="6">
          <table:table-cell table:number-columns-repeated="16384"/>
        </table:table-row>
        <table:table-row>
          <table:table-cell table:number-columns-repeated="9"/>
          <table:table-cell office:value-type="float" office:value="84475.72"/>
          <table:table-cell table:number-columns-repeated="16374"/>
        </table:table-row>
        <table:table-row table:number-rows-repeated="3">
          <table:table-cell table:number-columns-repeated="16384"/>
        </table:table-row>
        <table:table-row>
          <table:table-cell table:number-columns-repeated="9"/>
          <table:table-cell office:value-type="float" office:value="2569165.7200000002"/>
          <table:table-cell table:number-columns-repeated="16374"/>
        </table:table-row>
        <table:table-row table:number-rows-repeated="18">
          <table:table-cell table:number-columns-repeated="16384"/>
        </table:table-row>
        <table:table-row>
          <table:table-cell table:number-columns-repeated="9"/>
          <table:table-cell office:value-type="float" office:value="322765.56"/>
          <table:table-cell table:number-columns-repeated="16374"/>
        </table:table-row>
        <table:table-row table:number-rows-repeated="10">
          <table:table-cell table:number-columns-repeated="16384"/>
        </table:table-row>
        <table:table-row>
          <table:table-cell table:number-columns-repeated="9"/>
          <table:table-cell office:value-type="float" office:value="2066274.5999999994"/>
          <table:table-cell table:number-columns-repeated="16374"/>
        </table:table-row>
        <table:table-row table:number-rows-repeated="2">
          <table:table-cell table:number-columns-repeated="16384"/>
        </table:table-row>
        <table:table-row>
          <table:table-cell table:number-columns-repeated="9"/>
          <table:table-cell office:value-type="float" office:value="155663.76"/>
          <table:table-cell table:number-columns-repeated="16374"/>
        </table:table-row>
        <table:table-row table:number-rows-repeated="4">
          <table:table-cell table:number-columns-repeated="16384"/>
        </table:table-row>
        <table:table-row>
          <table:table-cell table:number-columns-repeated="9"/>
          <table:table-cell office:value-type="float" office:value="1543.8400000000001"/>
          <table:table-cell table:number-columns-repeated="16374"/>
        </table:table-row>
        <table:table-row>
          <table:table-cell table:number-columns-repeated="9"/>
          <table:table-cell office:value-type="float" office:value="7032.66"/>
          <table:table-cell table:number-columns-repeated="16374"/>
        </table:table-row>
        <table:table-row>
          <table:table-cell table:number-columns-repeated="9"/>
          <table:table-cell office:value-type="float" office:value="15600"/>
          <table:table-cell table:number-columns-repeated="16374"/>
        </table:table-row>
        <table:table-row>
          <table:table-cell table:number-columns-repeated="9"/>
          <table:table-cell office:value-type="float" office:value="3838.2300000000005"/>
          <table:table-cell table:number-columns-repeated="16374"/>
        </table:table-row>
        <table:table-row>
          <table:table-cell table:number-columns-repeated="9"/>
          <table:table-cell office:value-type="float" office:value="5285.15"/>
          <table:table-cell table:number-columns-repeated="16374"/>
        </table:table-row>
        <table:table-row>
          <table:table-cell table:number-columns-repeated="9"/>
          <table:table-cell office:value-type="float" office:value="0"/>
          <table:table-cell table:number-columns-repeated="16374"/>
        </table:table-row>
        <table:table-row>
          <table:table-cell table:number-columns-repeated="9"/>
          <table:table-cell office:value-type="float" office:value="37820.01"/>
          <table:table-cell table:number-columns-repeated="16374"/>
        </table:table-row>
        <table:table-row>
          <table:table-cell table:number-columns-repeated="9"/>
          <table:table-cell office:value-type="float" office:value="1153.98"/>
          <table:table-cell table:number-columns-repeated="16374"/>
        </table:table-row>
        <table:table-row table:number-rows-repeated="1048485">
          <table:table-cell table:number-columns-repeated="16374"/>
        </table:table-row>
      </table:table>
      <table:table table:name="'http://F02.PE.02.02%20Seguimiento%20presupuesto%202026.xlsx'#Presup__redu__APROSU" table:style-name="ta2">
        <table:table-source xlink:href="http://F02.PE.02.02%20Seguimiento%20presupuesto%202026.xlsx" table:table-name="Presup__redu__APROSU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://F02.PE.02.02%20Seguimiento%20presupuesto%202026.xlsx'#POR_CENTROS" table:style-name="ta2">
        <table:table-source xlink:href="http://F02.PE.02.02%20Seguimiento%20presupuesto%202026.xlsx" table:table-name="POR_CENTROS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905511811023622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905511811023622in" fo:margin-right="0.708661417322835in" fo:margin-bottom="0in"/>
      </style:header-style>
      <style:footer-style>
        <style:header-footer-properties fo:min-height="0.433070866141732in" fo:margin-left="0.905511811023622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office:version="1.2">
  <office:meta/>
</office:document-meta>
</file>